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rging/stalling bij een schoolgebouw, Marislaan 1 te Utrecht,  HZ_WABO-22-418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slaan 1 te Utrecht</text:p>
            <text:p text:style-name="common-al">HZ_WABO-22-41879</text:p>
            <text:p text:style-name="common-al">Toelichting: het bouwen van een berging/stalling bij een schoolgebouw</text:p>
            <text:p text:style-name="common-al">Datum besluit: 10 mei 2023</text:p>
            <text:p text:style-name="common-al">Startdatum bezwaartermijn: 12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200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200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200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rging/stalling bij een schoolgebouw, Marislaan 1 te Utrecht,  HZ_WABO-22-41879</meta:user-defined>
    <meta:user-defined meta:name="DCTERMS.W3CDTF/DCTERMS.available">2023-05-15</meta:user-defined>
    <meta:user-defined meta:name="DCTERMS.W3CDTF/OVERHEIDop.jaargang">2023</meta:user-defined>
    <meta:user-defined meta:name="OVERHEIDop.externeBijlage">ALG Publiceerbaar-A|exb-2023-24012</meta:user-defined>
    <meta:user-defined meta:name="OVERHEIDop.externeBijlage">Besluit omgevingsvergunning publiceerbaar|exb-2023-24013</meta:user-defined>
    <meta:user-defined meta:name="OVERHEIDop.publicationIssue">211200</meta:user-defined>
    <meta:user-defined meta:name="OVERHEIDop.GmbID/DC.identifier">gmb-2023-211200</meta:user-defined>
    <meta:user-defined meta:name="OVERHEIDop.versieInformatie"/>
  </office:meta>
</office:document-meta>
</file>