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beekstraat 3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Molenbeekstraat 34, 18-5-2023 t/m 19-5-2023, Locatie: Molenbeekstraat 34-H</text:p>
            <text:p text:style-name="common-al">Looptijd :18-05-2023 t/m 19-05-2023</text:p>
            <text:p text:style-name="common-al">Verzonden naar aanvrager op: 10-05-2023</text:p>
            <text:p text:style-name="common-al">Kenmerk gemeente: Z/23/2161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615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649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64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64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1500</meta:user-defined>
    <meta:user-defined meta:name="DCTERMS.abstract">TVM, Molenbeekstraat 34, 18-5-2023 t/m 19-5-2023, Molenbeekstraat 34-H</meta:user-defined>
    <dc:language>nl</dc:language>
    <meta:user-defined meta:name="OVERHEIDop.locatietype/OVERHEIDop.gebiedsmarkering">Punt</meta:user-defined>
    <meta:user-defined meta:name="DC.title">Besluit apv vergunning Verleend - Molenbeekstraat 34-H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0649</meta:user-defined>
    <meta:user-defined meta:name="OVERHEIDop.GmbID/DC.identifier">gmb-2023-210649</meta:user-defined>
    <meta:user-defined meta:name="OVERHEIDop.versieInformatie"/>
  </office:meta>
</office:document-meta>
</file>