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Maastricht, Widelanken/Craiantstraat, tervisielegging ontwerp-bestemmingsplan ‘Widelanken Noo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aastricht maken de terinzagelegging van het ontwerp-bestemmingsplan ‘Widelanken Noord bekend. Er wordt geen exploitatieplan vastgesteld, omdat het kostenverhaal anderszins is verzekerd.</text:p>
            <text:p text:style-name="common-al">
            <text:span text:style-name="nadrukvet">Anterieure overeenkomst</text:span>
          </text:p>
            <text:list text:style-name="id1-3-2-1-1-3">
              <text:list-item text:style-override="id1-3-2-1-1-3-1">
                <text:number>1.</text:number>
                <text:p text:style-name="al">Tevens maken burgemeester en wethouders bekend dat, ter uitvoering van artikel 6.24 Wet op de ruimtelijke ordening, een anterieure overeenkomst is gesloten met Woningstichting Servatius betreffende de 2<text:span text:style-name="sup">e</text:span> fase Widelanken (Malpertuis).</text:p>
              </text:list-item>
              <text:list-item text:style-override="id1-3-2-1-1-3-2">
                <text:number>2.</text:number>
                <text:p text:style-name="al">Een zakelijke omschrijving van deze overeenkomst is opvraagbaar bij Team Vastgoed via <text:a xlink:href="mailto:post@maastricht.nl" xlink:type="simple">post@maastricht.nl</text:a>. </text:p>
              </text:list-item>
              <text:list-item text:style-override="id1-3-2-1-1-3-3">
                <text:number>3.</text:number>
                <text:p text:style-name="al">Tegen de gesloten overeenkomst en de zakelijke beschrijving kunnen geen zienswijzen of bezwaren worden ingediend. </text:p>
              </text:list-item>
            </text:list>
            <text:p text:style-name="common-al">
            <text:span text:style-name="nadrukvet">Het ontwerp-bestemmingsplan</text:span>
          </text:p>
            <text:p text:style-name="common-al">Het plangebied betreft het noordoostelijk deel van de wijk Malpertuis te Maastricht en wordt aan de noordzijde begrensd door de Reinaartsingel, aan de oostzijde door de Widelanken (en het Vliegenpark), aan de zuidzijde door de Cantecleerstraat en aan de westzijde door de Craiantstraat.</text:p>
            <text:p text:style-name="common-al">Servatius Wonen en Vastgoed is bezig met de uitvoering van diverse herstructureringsplannen in Maastricht, waaronder ook de locaties aan Widelanken/Criekenput en Widelanken/Craiantstraat vallen. Voor de eerste fase betreffende ‘Widelanken en Criekenput’ werd op 16 juni 2020 een bestemmingsplan vastgesteld. Voorliggend ontwerp-bestemmingsplan richt zich dan ook uitsluitend op de tweede fase ‘Widelanken en Craiantstraat’. </text:p>
            <text:p text:style-name="common-al">Het voornemen is om, ter plaatse van de voormalige 66 woningen (48 portiekappartementen en 18 grondgebonden rijwoningen), totaal 53 nieuwe woningen te realiseren. 35 woningen zullen gestapelde sociale huurwoningen zijn en 18 woningen grondgebonden koopwoningen. Om de beoogde ontwikkelingen juridisch/planologisch mogelijk te maken is het noodzakelijk om een nieuw bestemmingsplan op te stellen.</text:p>
            <text:p text:style-name="common-al">
            <text:span text:style-name="nadrukvet">M.e.r.-beoordeling</text:span>
          </text:p>
            <text:p text:style-name="common-al">Op basis van de in de plantoelichting opgenomen vormvrije m.e.r.-beoordeling is het opstellen van een milieueffectrapport (MER) voor het bestemmingsplan “Widelanken Noord” niet noodzakelijk, omdat de activiteiten die het genoemde bestemmingsplan mogelijk maken geen belangrijke nadelige gevolgen voor het milieu kunnen hebben.</text:p>
            <text:p text:style-name="common-al">
            <text:span text:style-name="nadrukvet">Inzien:</text:span>
          </text:p>
            <text:p text:style-name="common-al">Met ingang van donderdag 11 mei 2023 tot en met woensdag 21 juni 2023 liggen het ontwerp-bestemmingsplan met de bijbehorende stukken ter inzage aan het GemeenteLoket, Mosae Forum 10, Maastricht*</text:p>
            <text:p text:style-name="common-al">Het ontwerp-bestemmingsplan wordt digitaal beschikbaar gesteld op de landelijke website: <text:a xlink:href="http://www.ruimtelijkeplannen.nl/?planidn=NL.IMRO.0935.bpwidenlankennoord-ow01" xlink:type="simple">www.ruimtelijkeplannen.nl/?planidn=NL.IMRO.0935.bpwidenlankennoord-ow01</text:a></text:p>
            <text:p text:style-name="common-al">Bent u niet in de gelegenheid om het plan digitaal in te zien of heeft u hulp nodig? Maak dan een afspraak bij het GemeenteLoket. Dat kan digitaal via <text:a xlink:href="https://gemeentemaastricht.nl/bouwen-en-verbouwen/inzage-bestemmingsplan" xlink:type="simple">https://gemeentemaastricht.nl/bouwen-en-verbouwen/inzage-bestemmingsplan</text:a> of telefonisch via 14 043 (vanuit het buitenland 31 43 350 4040<text:span text:style-name="nadrukcur">)</text:span>.</text:p>
            <text:p text:style-name="common-al">
            <text:span text:style-name="nadrukvet">Schriftelijke zienswijze</text:span>
          </text:p>
            <text:p text:style-name="common-al">Binnen de termijn van terinzagelegging kunt u een schriftelijk of mondelinge zienswijzen indienen. De schriftelijke zienswijzen moeten zijn voorzien van naam, dagtekening, handtekening, motivering en onder vermelding van ‘zienswijze bestemmingsplan ‘Widelanken Noord’. Richt uw zienswijze aan de gemeenteraad van Maastricht, per post via Postbus 1992, 6201 BZ Maastricht of per per e-mail via <text:a xlink:href="mailto:post@maastricht.nl" xlink:type="simple">post@maastricht.nl</text:a></text:p>
            <text:p text:style-name="common-al">
            <text:span text:style-name="nadrukvet">Mondelinge zienswijze</text:span>
          </text:p>
            <text:p text:style-name="common-al">Voor het inbrengen van een mondelinge zienswijze kunt u binnen de termijn van tervisielegging een afspraak maken met de bestemmingsplanjurist via telefoonnummer 043-3505439 of via 14 043 (vanuit het buitenland 31 43 350 4040<text:span text:style-name="nadrukcur">)</text:span>. U kunt ook een mail sturen naar post@maastricht t.a.v. team CERK met als onderwerp ‘terugbelverzoek mondelinge zienswijze ontwerp-bestemmingsplan Widelanken Noord’. Wij verzoeken u om uw naam en telefoonnummer in de mail te vermelden. Om termijnoverschrijding te voorkomen wordt u verzocht om uiterlijk 14 dagen vóór afloop van de inzagetermijn een afspraak te maken.</text:p>
            <text:p text:style-name="common-al">Maastricht, 10 mei 2023</text:p>
            <text:p text:style-name="common-al">Burgemeester en wethouders van Maastricht,</text:p>
            <text:p text:style-name="common-al">De secretaris</text:p>
            <text:p text:style-name="last-al">De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209791</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791</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791</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xml/MC-DRP-PlanRuimtelijk-Web-ZM.xml</meta:user-defined>
    <meta:user-defined meta:name="OVERHEID.Gemeente/DC.creator">Maastricht</meta:user-defined>
    <meta:user-defined meta:name="OVERHEID.Informatietype/DC.type">officiële publicatie</meta:user-defined>
    <meta:user-defined meta:name="OVERHEIDop.Rubriek/DC.type">ruimtelijk plan of omgevingsdocument</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imtelijkplan/OVERHEIDop.bekendmakingBetreffendePlan">NL.IMRO.0935.bpwidenlankennoord-ow01</meta:user-defined>
    <meta:user-defined meta:name="OVERHEIDop.Plansoort/OVERHEIDop.plansoort">bestemmings- of omgevingsplan</meta:user-defined>
    <meta:user-defined meta:name="OVERHEIDop.referentienummer">Coll 09052023</meta:user-defined>
    <meta:user-defined meta:name="DCTERMS.abstract">Widelanken Craiantstraat tervisielegging ontwerpbestemmingsplan Widelanken Noord</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Gemeente Maastricht, Widelanken/Craiantstraat, tervisielegging ontwerp-bestemmingsplan ‘Widelanken Noord’</meta:user-defined>
    <meta:user-defined meta:name="OVERHEIDop.datumEindeReactietermijn">2023-06-21</meta:user-defined>
    <meta:user-defined meta:name="OVERHEIDop.terinzageleggingBG">https://www.ruimtelijkeplannen.nl/</meta:user-defined>
    <meta:user-defined meta:name="DCTERMS.W3CDTF/DCTERMS.available">2023-05-10</meta:user-defined>
    <meta:user-defined meta:name="DCTERMS.W3CDTF/OVERHEIDop.jaargang">2023</meta:user-defined>
    <meta:user-defined meta:name="OVERHEIDop.publicationIssue">209791</meta:user-defined>
    <meta:user-defined meta:name="OVERHEIDop.GmbID/DC.identifier">gmb-2023-209791</meta:user-defined>
    <meta:user-defined meta:name="OVERHEIDop.versieInformatie"/>
  </office:meta>
</office:document-meta>
</file>