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bedrijfspand met tankstation: Kryptonstraat naast nummer 6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Kryptonstraat naast nummer 6</text:p>
            <text:p text:style-name="common-al">Omschrijving:  bouwen van een bedrijfspand met tankstation</text:p>
            <text:p text:style-name="common-al">Dossiernummer:  20220619</text:p>
            <text:p text:style-name="common-al">Datum verzending: 5 mei 2023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09116</text:span><text:line-break/><text:date style:data-style-name="dag" text:fixed="true" text:date-value="2023-05-12"/><text:line-break/><text:date style:data-style-name="jaar" text:fixed="true" text:date-value="2023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116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9116</text:span><text:date style:data-style-name="nicedate" text:fixed="true" text:date-value="2023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 voor het bouwen van een bedrijfspand met tankstation: Kryptonstraat naast nummer 6 in Wehl</meta:user-defined>
    <meta:user-defined meta:name="DCTERMS.W3CDTF/DCTERMS.available">2023-05-12</meta:user-defined>
    <meta:user-defined meta:name="DCTERMS.W3CDTF/OVERHEIDop.jaargang">2023</meta:user-defined>
    <meta:user-defined meta:name="OVERHEIDop.publicationIssue">209116</meta:user-defined>
    <meta:user-defined meta:name="OVERHEIDop.GmbID/DC.identifier">gmb-2023-209116</meta:user-defined>
    <meta:user-defined meta:name="OVERHEIDop.versieInformatie"/>
  </office:meta>
</office:document-meta>
</file>