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vrijstaande woning: Mussenhorstweg ong. (sectie K, perceelnr. 577, 578, 581, 582)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omgevingsvergunning is met de reguliere procedure verleend.</text:p>
            <text:p text:style-name="common-al"/>
            <text:p text:style-name="common-al">Locatie:   Mussenhorstweg ong. (sectie K, perceelnr. 577, 578, 581, 582)</text:p>
            <text:p text:style-name="common-al">Omschrijving:  bouwen van een vrijstaande woning </text:p>
            <text:p text:style-name="common-al">Dossiernummer:  20220560</text:p>
            <text:p text:style-name="common-al">Datum verzending: 2 mei 2023</text:p>
            <text:p text:style-name="common-al">
            <text:span text:style-name="nadrukvet">Bezwaar</text:span>
          </text:p>
            <text:p text:style-name="common-al">Bent u het niet eens met de verleende vergunning? Dan kunt u als belanghebbende een bezwaarschrift bij ons indienen. Dit moet binnen zes weken nadat de vergunning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uw naam en adres</text:p>
            <text:p text:style-name="common-al">• het besluit waartegen u bezwaar maakt (met nummer)</text:p>
            <text:p text:style-name="common-al">• de datum van uw brief en uw handtekening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209107</text:span><text:line-break/><text:date style:data-style-name="dag" text:fixed="true" text:date-value="2023-05-12"/><text:line-break/><text:date style:data-style-name="jaar" text:fixed="true" text:date-value="2023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9107</text:span><text:date style:data-style-name="nicedate" text:fixed="true" text:date-value="2023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9107</text:span><text:date style:data-style-name="nicedate" text:fixed="true" text:date-value="2023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Verleende omgevingsvergunning voor het bouwen van een vrijstaande woning: Mussenhorstweg ong. (sectie K, perceelnr. 577, 578, 581, 582) in Wehl</meta:user-defined>
    <meta:user-defined meta:name="DCTERMS.W3CDTF/DCTERMS.available">2023-05-12</meta:user-defined>
    <meta:user-defined meta:name="DCTERMS.W3CDTF/OVERHEIDop.jaargang">2023</meta:user-defined>
    <meta:user-defined meta:name="OVERHEIDop.publicationIssue">209107</meta:user-defined>
    <meta:user-defined meta:name="OVERHEIDop.GmbID/DC.identifier">gmb-2023-209107</meta:user-defined>
    <meta:user-defined meta:name="OVERHEIDop.versieInformatie"/>
  </office:meta>
</office:document-meta>
</file>