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ntennemast, Vletland 23 te Vleuten,  HZ_WABO-23-056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tland 23 te Vleuten</text:p>
            <text:p text:style-name="common-al">HZ_WABO-23-05615</text:p>
            <text:p text:style-name="common-al">Toelichting: het bouwen van een antennemast</text:p>
            <text:p text:style-name="common-al">Datum besluit: 8 mei 2023</text:p>
            <text:p text:style-name="common-al">Startdatum bezwaartermijn: 11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9001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001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001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ntennemast, Vletland 23 te Vleuten,  HZ_WABO-23-05615</meta:user-defined>
    <meta:user-defined meta:name="DCTERMS.W3CDTF/DCTERMS.available">2023-05-12</meta:user-defined>
    <meta:user-defined meta:name="DCTERMS.W3CDTF/OVERHEIDop.jaargang">2023</meta:user-defined>
    <meta:user-defined meta:name="OVERHEIDop.externeBijlage">Publiceerbaar-A|exb-2023-23758</meta:user-defined>
    <meta:user-defined meta:name="OVERHEIDop.externeBijlage">Besluit omgevingsvergunning publiceerbaar|exb-2023-23759</meta:user-defined>
    <meta:user-defined meta:name="OVERHEIDop.publicationIssue">209001</meta:user-defined>
    <meta:user-defined meta:name="OVERHEIDop.GmbID/DC.identifier">gmb-2023-209001</meta:user-defined>
    <meta:user-defined meta:name="OVERHEIDop.versieInformatie"/>
  </office:meta>
</office:document-meta>
</file>