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ur aan de voorzijde van een woning, Zeilmakerslaan 16 te De Meern, HZ_WABO-23-148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eilmakerslaan 16 te De Meern</text:span>
          </text:p>
            <text:p text:style-name="common-al">HZ_WABO-23-14865</text:p>
            <text:p text:style-name="common-al">Toelichting: het bouwen van een schuur aan de voorzijde van een woning</text:p>
            <text:p text:style-name="common-al">Datum ontvangst aanvraag: 2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8246</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246</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246</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schuur aan de voorzijde van een woning, Zeilmakerslaan 16 te De Meern, HZ_WABO-23-14865</meta:user-defined>
    <meta:user-defined meta:name="DCTERMS.W3CDTF/DCTERMS.available">2023-05-11</meta:user-defined>
    <meta:user-defined meta:name="DCTERMS.W3CDTF/OVERHEIDop.jaargang">2023</meta:user-defined>
    <meta:user-defined meta:name="OVERHEIDop.externeBijlage">Publiceerbaar-A|exb-2023-23676</meta:user-defined>
    <meta:user-defined meta:name="OVERHEIDop.publicationIssue">208246</meta:user-defined>
    <meta:user-defined meta:name="OVERHEIDop.GmbID/DC.identifier">gmb-2023-208246</meta:user-defined>
    <meta:user-defined meta:name="OVERHEIDop.versieInformatie"/>
  </office:meta>
</office:document-meta>
</file>