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20 appartementen aan de Schalkenwerf 19 t/m 57 in Du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Dussen: Schalkenwerf 19 t/m 57, 4271 XT, </text:span>20 appartementen bouwen (2023-010441); verzonden op 2 mei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207486</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486</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486</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Gemeente Altena - Toestemming voor het bouwen van 20 appartementen aan de Schalkenwerf 19 t/m 57 in Dussen</meta:user-defined>
    <meta:user-defined meta:name="DCTERMS.W3CDTF/DCTERMS.available">2023-05-11</meta:user-defined>
    <meta:user-defined meta:name="DCTERMS.W3CDTF/OVERHEIDop.jaargang">2023</meta:user-defined>
    <meta:user-defined meta:name="OVERHEIDop.publicationIssue">207486</meta:user-defined>
    <meta:user-defined meta:name="OVERHEIDop.GmbID/DC.identifier">gmb-2023-207486</meta:user-defined>
    <meta:user-defined meta:name="OVERHEIDop.versieInformatie"/>
  </office:meta>
</office:document-meta>
</file>