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besluit autorisaties toegankelijkheid zaaksysteem</text:p>
      <text:section text:name="regeling_id1-3-2" text:style-name="regeling">
        <text:section text:name="aanhef_id1-3-2-1" text:style-name="aanhef">
          <text:section text:name="preambule_id1-3-2-1-1" text:style-name="preambule">
            <text:p text:style-name="al"/>
            <text:p text:style-name="al">De gemeentesecretaris van Noardeast-Fryslân;</text:p>
            <text:p text:style-name="al"/>
            <text:p text:style-name="al">overwegende dat het gewenst is dat de bevoegdheid tot verlening van autorisaties voor toegankelijkheid in het zaaksysteem Rex, een en ander als bedoeld in artikel 6 onder d van het Besluit informatie- en archiefbeheer Noardeast-Fryslân, wordt gemandateerd aan het clusterhoofd Digitalisearring, Ynformaasjebehear en Fasilitêr (D,Y en F);</text:p>
            <text:p text:style-name="al"/>
            <text:p text:style-name="al">dat het Besluit, in artikel 9, eerste lid, hiervoor de ruimte biedt;</text:p>
            <text:p text:style-name="al"/>
            <text:p text:style-name="al">gelet op het bepaalde in het Besluit informatie- en archiefbeheer Noardeast-Fryslân 2019;</text:p>
            <text:p text:style-name="al"/>
            <text:p text:style-name="al"/>
            <text:p text:style-name="al">B E S L U I T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al">De bevoegdheid tot verlening van autorisaties voor toegankelijkheid in het zaaksysteem Rex te mandateren aan het clusterhoofd D,Y en F.</text:p>
            <text:p text:style-name="al"/>
            <text:p text:style-name="al">Daaraan de voorwaarde te verbinden dat ieder autorisatieverzoek wordt getoetst aan de randvoorwaarden en uitgangspunten van de vastgestelde autorisatiestructuur en dat de autorisatiestructuur wordt aangevuld met een besluit voor “meer” rechten dan behandelrechten, dat niet past in de vastgestelde autorisatiestructuur. </text:p>
            <text:p text:style-name="al"/>
            <text:p text:style-name="al">De gemandateerde op te dragen dat ieder besluit tot autorisatie wordt verwerkt in de autorisatiematrix;</text:p>
            <text:p text:style-name="al"/>
            <text:p text:style-name="al">De gemandateerde op te dragen dat verslag wordt gedaan van de uitvoering van de bevoegdheid  aan de gemeentesecretaris o.g.v. artikel 9, tweede lid, van het Besluit informatie- en archiefbeheer Noardeast-Fryslân 2019;</text:p>
            <text:p text:style-name="al"/>
          </text:section>
        </text:section>
        <text:section text:name="regeling-sluiting_id1-3-2-3" text:style-name="regeling-sluiting">
          <text:section text:name="ondertekening_id1-3-2-3-1">
            <text:p><text:span text:style-name="functie">Dokkum, 27 maart 2023.</text:span></text:p>
            <text:p><text:span text:style-name="functie">De gemeentesecretaris voornoemd,</text:span></text:p>
            <text:p><text:span text:style-name="functie">H.J.C.M. Verbunt MB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07465</text:span><text:line-break/><text:date style:data-style-name="dag" text:fixed="true" text:date-value="2023-05-11"/><text:line-break/><text:date style:data-style-name="jaar" text:fixed="true" text:date-value="2023-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465</text:span><text:date style:data-style-name="nicedate" text:fixed="true" text:date-value="2023-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7465</text:span><text:date style:data-style-name="nicedate" text:fixed="true" text:date-value="2023-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2/xml/MC-DRP-DmBesluit-Web-CB.xml</meta:user-defined>
    <meta:user-defined meta:name="OVERHEID.Gemeente/DC.creator">Noardeast-Fryslân</meta:user-defined>
    <meta:user-defined meta:name="OVERHEIDop.Rubriek/DC.type">delegatie- of mandaatbesluit</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Bestuur | Organisatie en beleid</meta:user-defined>
    <meta:user-defined meta:name="DC.source">N.v.t.</meta:user-defined>
    <dc:language>nl</dc:language>
    <meta:user-defined meta:name="OVERHEIDop.locatietype/OVERHEIDop.gebiedsmarkering">Gemeente</meta:user-defined>
    <meta:user-defined meta:name="DC.title">Mandaatbesluit autorisaties toegankelijkheid zaaksysteem</meta:user-defined>
    <meta:user-defined meta:name="DCTERMS.W3CDTF/DCTERMS.available">2023-05-11</meta:user-defined>
    <meta:user-defined meta:name="DCTERMS.W3CDTF/OVERHEIDop.jaargang">2023</meta:user-defined>
    <meta:user-defined meta:name="OVERHEIDop.publicationIssue">207465</meta:user-defined>
    <meta:user-defined meta:name="OVERHEIDop.GmbID/DC.identifier">gmb-2023-207465</meta:user-defined>
    <meta:user-defined meta:name="OVERHEIDop.versieInformatie"/>
  </office:meta>
</office:document-meta>
</file>