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EEN DAKKAP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een dakkapel op het perceel Prof Dr Cleveringastraat 28 te Heerenveen (09 mei 2023).</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6897</text:span><text:line-break/><text:date style:data-style-name="dag" text:fixed="true" text:date-value="2023-05-11"/><text:line-break/><text:date style:data-style-name="jaar" text:fixed="true" text:date-value="2023-05-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6897</text:span><text:date style:data-style-name="nicedate" text:fixed="true" text:date-value="2023-05-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6897</text:span><text:date style:data-style-name="nicedate" text:fixed="true" text:date-value="2023-05-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PLAATSEN VAN EEN DAKKAPEL</meta:user-defined>
    <meta:user-defined meta:name="DCTERMS.W3CDTF/DCTERMS.available">2023-05-11</meta:user-defined>
    <meta:user-defined meta:name="DCTERMS.W3CDTF/OVERHEIDop.jaargang">2023</meta:user-defined>
    <meta:user-defined meta:name="OVERHEIDop.publicationIssue">206897</meta:user-defined>
    <meta:user-defined meta:name="OVERHEIDop.GmbID/DC.identifier">gmb-2023-206897</meta:user-defined>
    <meta:user-defined meta:name="OVERHEIDop.versieInformatie"/>
  </office:meta>
</office:document-meta>
</file>