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sportzaal bij een school, Burg Fockema Andreaelaan 11 te Utrecht,  HZ_WABO-23-055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Fockema Andreaelaan 11 te Utrecht</text:p>
            <text:p text:style-name="common-al">HZ_WABO-23-05573</text:p>
            <text:p text:style-name="common-al">Toelichting: het bouwen van een sportzaal bij een schoo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6567</text:span><text:line-break/><text:date style:data-style-name="dag" text:fixed="true" text:date-value="2023-05-11"/><text:line-break/><text:date style:data-style-name="jaar" text:fixed="true" text:date-value="2023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6567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6567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omgevingsvergunning, het bouwen van een sportzaal bij een school, Burg Fockema Andreaelaan 11 te Utrecht,  HZ_WABO-23-05573</meta:user-defined>
    <meta:user-defined meta:name="DCTERMS.W3CDTF/DCTERMS.available">2023-05-11</meta:user-defined>
    <meta:user-defined meta:name="DCTERMS.W3CDTF/OVERHEIDop.jaargang">2023</meta:user-defined>
    <meta:user-defined meta:name="OVERHEIDop.publicationIssue">206567</meta:user-defined>
    <meta:user-defined meta:name="OVERHEIDop.GmbID/DC.identifier">gmb-2023-206567</meta:user-defined>
    <meta:user-defined meta:name="OVERHEIDop.versieInformatie"/>
  </office:meta>
</office:document-meta>
</file>