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kantoor met opslagloods, Newtonstraat 20 (naast), Buitenpost (Buitenpost D, 305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wtonstraat 20 (naast), Buitenpost (Buitenpost D, 305) </text:p>
            <text:p text:style-name="common-al">Olo: 7783937</text:p>
            <text:p text:style-name="common-al">het bouwen van een kantoor met opslagloods</text:p>
            <text:p text:style-name="common-al">Datum ontvangst: 08 me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05883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883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883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chtkarspelen - ontvangen aanvraag omgevingsvergunning, het bouwen van een kantoor met opslagloods, Newtonstraat 20 (naast), Buitenpost (Buitenpost D, 305)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5883</meta:user-defined>
    <meta:user-defined meta:name="OVERHEIDop.GmbID/DC.identifier">gmb-2023-205883</meta:user-defined>
    <meta:user-defined meta:name="OVERHEIDop.versieInformatie"/>
  </office:meta>
</office:document-meta>
</file>