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werpbestemmingsplan ‘Aldwâld – Simmerwei 15’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Noardeast-Fryslân maakt bekend dat het ontwerpbestemmingsplan ‘Aldwâld – Simmerwei 15’ (NL.IMRO.1970.BpAwSimmerwei15-ON01) vanaf 18 mei ter inzage ligt. </text:p>
            <text:p text:style-name="common-al">
            <text:span text:style-name="nadrukvet"/>
          </text:p>
            <text:p text:style-name="common-al">
            <text:span text:style-name="nadrukvet">Plan </text:span>
          </text:p>
            <text:p text:style-name="common-al">Aan de Simmerwei 15 te Aldwâld zijn plannen om de bestaande bedrijfswoning in gebruik te nemen als reguliere woning. Het perceel heeft in de huidige situatie een bedrijfsbestemming. Op basis van het huidige bestemmingsplan is het niet toegestaan om de bestaande woning als reguliere woning te betrekken, maar uitsluitend als bedrijfswoning. Daarom past het voornemen niet binnen de bestaande regeling. Met dit nieuwe bestemmingsplan wordt de functie gewijzigd naar een reguliere woonfunctie, waarin dit wel is toegestaan.</text:p>
            <text:p text:style-name="common-al">
            <text:span text:style-name="nadrukvet"/>
          </text:p>
            <text:p text:style-name="common-al">
            <text:span text:style-name="nadrukvet">Het ontwerpbestemmingsplan inzien</text:span>
          </text:p>
            <text:p text:style-name="common-al">U kunt het bestemmingsplan bekijken op <text:a xlink:href="http://www.ruimtelijkeplannen.nl" xlink:type="simple">www.ruimtelijkeplannen.nl</text:a> (<text:a xlink:href="https://www.ruimtelijkeplannen.nl/?planidn=NL.IMRO.1970.BpAwSimmerwei15-ON01" xlink:type="simple">https://www.ruimtelijkeplannen.nl/?planidn=NL.IMRO.1970.BpAwSimmerwei15-ON01</text:a>).</text:p>
            <text:p text:style-name="common-al">Wilt u het bestemmingsplan bekijken in een gemeentehuis? Maak dan een afspraak via telefoonnummer (0519) 29 88 88.</text:p>
            <text:p text:style-name="common-al">
            <text:span text:style-name="nadrukvet"/>
          </text:p>
            <text:p text:style-name="common-al">
            <text:span text:style-name="nadrukvet">Wilt u reageren?</text:span>
          </text:p>
            <text:p text:style-name="common-al">U kunt uw zienswijze van 18 mei tot en met 28 juni 2023 schriftelijk indienen bij de gemeenteraad Noardeast-Fryslân, Postbus 1, 9100 AA, Dokkum. Dit onder vermelding van ‘zienswijze ontwerpbestemmingsplan Aldwâld – Simmerwei 15’. Ook kunt u mondeling reageren. Daarvoor kunt u een afspraak maken met de eenheid Romtelik Belied en Plannen.</text:p>
            <text:p text:style-name="common-al">
            <text:span text:style-name="nadrukvet"/>
          </text:p>
            <text:p text:style-name="common-al">
            <text:span text:style-name="nadrukvet">Heeft u vragen?</text:span>
          </text:p>
            <text:p text:style-name="last-al">Bij vragen kunt u contact opnemen met de eenheid Romtelik Belied en Plannen (0519) 29 88 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05487</text:span><text:line-break/><text:date style:data-style-name="dag" text:fixed="true" text:date-value="2023-05-17"/><text:line-break/><text:date style:data-style-name="jaar" text:fixed="true" text:date-value="2023-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5487</text:span><text:date style:data-style-name="nicedate" text:fixed="true" text:date-value="2023-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5487</text:span><text:date style:data-style-name="nicedate" text:fixed="true" text:date-value="2023-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AwSimmerwei15-ON01</meta:user-defined>
    <meta:user-defined meta:name="OVERHEIDop.Plansoort/OVERHEIDop.plansoort">bestemmings- of omgevingsplan</meta:user-defined>
    <dc:language>nl</dc:language>
    <meta:user-defined meta:name="OVERHEIDop.locatietype/OVERHEIDop.gebiedsmarkering">Adres</meta:user-defined>
    <meta:user-defined meta:name="DC.title">Ontwerpbestemmingsplan ‘Aldwâld – Simmerwei 15’</meta:user-defined>
    <meta:user-defined meta:name="DCTERMS.W3CDTF/DCTERMS.available">2023-05-17</meta:user-defined>
    <meta:user-defined meta:name="DCTERMS.W3CDTF/OVERHEIDop.jaargang">2023</meta:user-defined>
    <meta:user-defined meta:name="OVERHEIDop.publicationIssue">205487</meta:user-defined>
    <meta:user-defined meta:name="OVERHEIDop.GmbID/DC.identifier">gmb-2023-205487</meta:user-defined>
    <meta:user-defined meta:name="OVERHEIDop.versieInformatie"/>
  </office:meta>
</office:document-meta>
</file>