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een uitbouw aan de achterzijde van de woning, Balkstraat 2 te Utrecht,  HZ_WABO-23-129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kstraat 2 te Utrecht</text:p>
            <text:p text:style-name="common-al">HZ_WABO-23-12935</text:p>
            <text:p text:style-name="common-al">Toelichting: het bouwen van een dakterras op een uitbouw aan de achterzijde van de woning</text:p>
            <text:p text:style-name="common-al">Datum besluit: 8 mei 2023</text:p>
            <text:p text:style-name="common-al">Startdatum bezwaartermijn: 9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5485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85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85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een uitbouw aan de achterzijde van de woning, Balkstraat 2 te Utrecht,  HZ_WABO-23-12935</meta:user-defined>
    <meta:user-defined meta:name="DCTERMS.W3CDTF/DCTERMS.available">2023-05-10</meta:user-defined>
    <meta:user-defined meta:name="DCTERMS.W3CDTF/OVERHEIDop.jaargang">2023</meta:user-defined>
    <meta:user-defined meta:name="OVERHEIDop.externeBijlage">Publiceerbaar-A|exb-2023-23322</meta:user-defined>
    <meta:user-defined meta:name="OVERHEIDop.externeBijlage">Besluit omgevingsvergunning publiceerbaar|exb-2023-23323</meta:user-defined>
    <meta:user-defined meta:name="OVERHEIDop.publicationIssue">205485</meta:user-defined>
    <meta:user-defined meta:name="OVERHEIDop.GmbID/DC.identifier">gmb-2023-205485</meta:user-defined>
    <meta:user-defined meta:name="OVERHEIDop.versieInformatie"/>
  </office:meta>
</office:document-meta>
</file>