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voor het bouwen van 132 flexwoningen (voor een periode van 10 jaar) aan Sporthoeklaan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 omgevingsvergunning (incl. ruimtelijke onderbouwing) voor het bouwen van 132 flexwoningen (voor een periode van 10 jaar)</text:span> <text:span text:style-name="nadrukvet">aan de Sporthoeklaan in Bergschenhoek.</text:span></text:p>
            <text:p text:style-name="common-al">Burgemeester en wethouders van Lansingerland maken bekend dat de ontwerp-omgevingsvergunning voor het bouwen van 132 flexwoningen (voor een periode van 10 jaar) aan de Sporthoeklaan in Bergschenhoek ter inzage wordt gelegd.</text:p>
            <text:p text:style-name="common-al">
            <text:span text:style-name="nadrukcur">Beschrijving plan</text:span>
          </text:p>
            <text:p text:style-name="common-al">Wij hebben een aanvraag ontvangen van 3B Wonen voor het bouwen van 132 flexwoningen (voor een periode van 10 jaar) aan de Sporthoeklaan in Bergschenhoek. Dit ten behoeve van de langdurige opvang van Oekraïense vluchtelingen en spoedzoekers.</text:p>
            <text:p text:style-name="common-al">De locatie aan de Sporthoeklaan heeft de bestemming ‘sport’. Realisatie van 132 flexwoningen is daarmee in strijd. Om te komen tot een vergunning dient er een procedure te worden doorlopen om af te wijken van het bestemmingsplan. Dat is de zogenaamde uitgebreide procedure. Dat houdt in dat een ruimtelijke onderbouwing is opgesteld waarbij op allerlei deelaspecten onderzoek is uitgevoerd (zoals flora &amp; fauna en milieuzonering). De ruimtelijke onderbouwing ligt samen met de ontwerp-omgevingsvergunning ter inzage.</text:p>
            <text:p text:style-name="common-al">
            <text:span text:style-name="nadrukcur">MER-beoordelingsbesluit</text:span>
          </text:p>
            <text:p text:style-name="common-al">Vastgesteld is dat geen milieueffectrapportage voor deze tijdelijke ontwikkeling behoeft te worden opgesteld. Op basis van diverse omgevingsonderzoeken zoals verwerkt in de ruimtelijke onderbouwing behorende bij de aanvraag omgevingsvergunning waarin wordt geconcludeerd dat het milieubelang van de tijdelijke woningen in voldoende mate is afgewogen, is op 9 december 2022 besloten dat er geen sprake is van nadelige milieueffecten. Dit besluit is een voorbereidingshandeling in de zien van artikel 6.3 van de Algemene wet bestuursrecht. Een dergelijk besluit is niet vatbaar voor zelfstandig bezwaar op beroep. Belanghebbenden kunnen een reactie tegen het MER-beoordelingsbesluit kenbaar maken door een zienswijze in te dienen tegen de ontwerp omgevingsvergunning, zoals hieronder vermeld. </text:p>
            <text:p text:style-name="common-al">
            <text:span text:style-name="nadrukcur">Zienswijzen </text:span>
          </text:p>
            <text:p text:style-name="common-al">De stukken liggen van donderdag 19 januari tot en met woensdag 1 maart 2023 ter inzage:</text:p>
            <text:p text:style-name="common-al">
            <text:a xlink:href="https://www.ruimtelijkeplannen.nl/viewer/view?planidn=NL.IMRO.1621.BP0134P02-ONTW" xlink:type="simple">
              <text:span text:style-name="nadrukondlijn">https://www.ruimtelijkeplannen.nl/viewer/view?planidn=NL.IMRO.1621.BP0134P02-ONTW</text:span>
            </text:a>
          </text:p>
            <text:p text:style-name="last-al">Gedurende de termijn van terinzagelegging kunt u een zienswijze indienen tegen de ontwerp omgevingsvergunning. Dit kan schriftelijk of mondeling. Een schriftelijke zienswijze (geen e-mail) kunt u sturen naar de gemeente Lansingerland, ter attentie van burgemeester en wethouders, team Omgevingsrecht, postbus 1, 2650 AA Berkel en Rodenrijs, o.v.v. <text:span text:style-name="nadrukcur">zienswijze</text:span> <text:span text:style-name="nadrukcur">BP0134P02</text:span>. Voor het indienen van een mondelinge zienswijze kunt u telefonisch een afspraak maken via telefoonnummer 14 0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20528</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528</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528</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Ontwerpbesluit voor het bouwen van 132 flexwoningen (voor een periode van 10 jaar) aan Sporthoeklaan te Bergschenhoek</meta:user-defined>
    <meta:user-defined meta:name="OVERHEIDop.datumEindeReactietermijn">2023-03-01</meta:user-defined>
    <meta:user-defined meta:name="OVERHEIDop.terinzageleggingBG">https://www.ruimtelijkeplannen.nl/viewer/view?planidn=NL.IMRO.1621.BP0134P02-ONTW</meta:user-defined>
    <meta:user-defined meta:name="DCTERMS.W3CDTF/DCTERMS.available">2023-01-18</meta:user-defined>
    <meta:user-defined meta:name="DCTERMS.W3CDTF/OVERHEIDop.jaargang">2023</meta:user-defined>
    <meta:user-defined meta:name="OVERHEIDop.publicationIssue">20528</meta:user-defined>
    <meta:user-defined meta:name="OVERHEIDop.GmbID/DC.identifier">gmb-2023-20528</meta:user-defined>
    <meta:user-defined meta:name="OVERHEIDop.versieInformatie"/>
  </office:meta>
</office:document-meta>
</file>