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6e WYK 5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6e Wyk 5  8412 TH  Hoornsterzwaag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5208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208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208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6e WYK 5 HOORNSTERZWAAG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5208</meta:user-defined>
    <meta:user-defined meta:name="OVERHEIDop.GmbID/DC.identifier">gmb-2023-205208</meta:user-defined>
    <meta:user-defined meta:name="OVERHEIDop.versieInformatie"/>
  </office:meta>
</office:document-meta>
</file>