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bedrijfswoning met inpandige bedrijfsruimte en het bouwen van een machineberging ten dienste van het oprichten van een akkerbouwbedrijf aan Glanestraat 14 te Overdinkel</text:p>
      <text:section text:name="zakelijke-mededeling_id1-3-2" text:style-name="zakelijke-mededeling">
        <text:section text:name="zakelijke-mededeling-tekst_id1-3-2-1" text:style-name="zakelijke-mededeling-tekst">
          <text:section text:name="tekst_id1-3-2-1-1" text:style-name="tekst">
            <text:p text:style-name="common-al">Woensdag 10 mei 2023</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bouwen van een bedrijfswoning met inpandige bedrijfsruimte en het bouwen van een machineberging ten dienste van het oprichten van een akkerbouwbedrijf op het perceel Glanestraat 14, 7586 RX Overdinkel, zaaknummer 23Z00349.</text:p>
              </text:list-item>
            </text:list>
            <text:p text:style-name="common-al">Datum bekendmaking 3 mei 2023.</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205007</text:span><text:line-break/><text:date style:data-style-name="dag" text:fixed="true" text:date-value="2023-05-10"/><text:line-break/><text:date style:data-style-name="jaar" text:fixed="true" text:date-value="2023-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5007</text:span><text:date style:data-style-name="nicedate" text:fixed="true" text:date-value="2023-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5007</text:span><text:date style:data-style-name="nicedate" text:fixed="true" text:date-value="2023-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3Z00349</meta:user-defined>
    <dc:language>nl</dc:language>
    <meta:user-defined meta:name="OVERHEIDop.locatietype/OVERHEIDop.gebiedsmarkering">Adres</meta:user-defined>
    <meta:user-defined meta:name="DC.title">Toestemming voor het bouwen van een bedrijfswoning met inpandige bedrijfsruimte en het bouwen van een machineberging ten dienste van het oprichten van een akkerbouwbedrijf aan Glanestraat 14 te Overdinkel</meta:user-defined>
    <meta:user-defined meta:name="DCTERMS.W3CDTF/DCTERMS.available">2023-05-10</meta:user-defined>
    <meta:user-defined meta:name="DCTERMS.W3CDTF/OVERHEIDop.jaargang">2023</meta:user-defined>
    <meta:user-defined meta:name="OVERHEIDop.publicationIssue">205007</meta:user-defined>
    <meta:user-defined meta:name="OVERHEIDop.GmbID/DC.identifier">gmb-2023-205007</meta:user-defined>
    <meta:user-defined meta:name="OVERHEIDop.versieInformatie"/>
  </office:meta>
</office:document-meta>
</file>