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openbare hoorzitting Commissie bezwaarschriften 23 januari 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19.45 uur: behandeling van het bezwaarschrift over de afwijzing van het verzoek om handhaving in verband met het niet voldoen aan de maatwerkvoorzieningen voor een afvoerpijp op de locatie Leeuwarderstraatweg 119 B te Heerenveen en het bezwaarschrift over het opleggen van maatwerkvoorzieningen geur inzake locatie Leeuwarderstraatweg 119 B te Heerenveen</text:p>
            <text:p text:style-name="common-al"/>
            <text:p text:style-name="last-al">
            <text:span text:style-name="nadrukcur">Deze hoorzitting vindt plaats door middel van videobellen (Teams). U kunt als toehoorder bij deze hoorzitting aanwezig zijn. Daarvoor kunt zich aanmelden via bezwaar@heerenveen.nl. U krijgt dan een link naar de vergadering toegestuurd. Het tijdstip en de datum van de hoorzitting zijn onder voorbehoud. 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415</text:span><text:line-break/><text:date style:data-style-name="dag" text:fixed="true" text:date-value="2023-01-17"/><text:line-break/><text:date style:data-style-name="jaar" text:fixed="true" text:date-value="2023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415</text:span><text:date style:data-style-name="nicedate" text:fixed="true" text:date-value="2023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415</text:span><text:date style:data-style-name="nicedate" text:fixed="true" text:date-value="2023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articipatie-Web-ZM/2.0/xml/MC-DRP-Participatie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particip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23 januari 2023</meta:user-defined>
    <dc:language>nl</dc:language>
    <meta:user-defined meta:name="OVERHEIDop.locatietype/OVERHEIDop.gebiedsmarkering">Gemeente</meta:user-defined>
    <meta:user-defined meta:name="DC.title">Agenda openbare hoorzitting Commissie bezwaarschriften 23 januari 2023</meta:user-defined>
    <meta:user-defined meta:name="DCTERMS.W3CDTF/DCTERMS.available">2023-01-17</meta:user-defined>
    <meta:user-defined meta:name="DCTERMS.W3CDTF/OVERHEIDop.jaargang">2023</meta:user-defined>
    <meta:user-defined meta:name="OVERHEIDop.publicationIssue">20415</meta:user-defined>
    <meta:user-defined meta:name="OVERHEIDop.GmbID/DC.identifier">gmb-2023-20415</meta:user-defined>
    <meta:user-defined meta:name="OVERHEIDop.versieInformatie"/>
  </office:meta>
</office:document-meta>
</file>