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Revaleiland, Amsterdam - het bouwen van 63 appartementen met gezamenlijke binnentuin en plaatsen stalen damwandconstruc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63 appartementen met gezamenlijke binnentuin en plaatsen stalen damwandconstructie. Ontvangstdatum aanvraag: 24-04-2023 Aanvrager: Stichting Ymere Zaaknummer: 11997218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2151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08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108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108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2151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Revaleiland, Amsterdam - het bouwen van 63 appartementen met gezamenlijke binnentuin en plaatsen stalen damwandconstructie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4108</meta:user-defined>
    <meta:user-defined meta:name="OVERHEIDop.GmbID/DC.identifier">gmb-2023-204108</meta:user-defined>
    <meta:user-defined meta:name="OVERHEIDop.versieInformatie"/>
  </office:meta>
</office:document-meta>
</file>