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3 WONINGEN MET BERGINGEN (VERVANGING VAN EEN BEDRIJFSRUIMTE), MARKTWEG 46 A, 46 B EN 46 C TE OUDESCHOO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3 woningen met bergingen (vervanging van een bedrijfsruimte) op de locatie Marktweg 46 A, 46 B en 46 C te Oudeschoot. De vergunning betreft de activiteiten ‘gemeentelijke monumenten wijzigen/slopen’, ‘het uitvoeren van een werk’ en ‘gebruik van gronden in strijd met een bestemmingsplan’ als bedoeld in artikel 2.2 eerste lid onder b en artikel 2.1 eerste lid onder b en c Wabo. Het besluit wordt voorbereid met de uitgebreide voorbereidingsprocedure, afdeling 3.4 Awb.</text:p>
            <text:p text:style-name="tussenkopcur">Ter inzage</text:p>
            <text:p text:style-name="common-al">De beschikking alsmede de daarbij behorende stukken liggen met ingang van 11-05-2023 gedurende zes weken ter inzage in het gemeentehuis.</text:p>
            <text:p text:style-name="common-al">U kunt de stukken op afspraak inzien in het gemeentehuis. Op verzoek kunnen stukken die openbaar zijn per mail worden toegezonden. Daarvoor kunt u een mail sturen naar <text:a xlink:href="mailto:vergunningen@heerenveen.nl" xlink:type="simple">vergunningen@heerenveen.nl</text:a>.</text:p>
            <text:p text:style-name="common-al">Tevens zijn de stukken digitaal raadpleegbaar via de website ruimtelijke plannen (NL.IMRO.0074.OVMarktweg46aOS-VG01).</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4069</text:span><text:line-break/><text:date style:data-style-name="dag" text:fixed="true" text:date-value="2023-05-10"/><text:line-break/><text:date style:data-style-name="jaar" text:fixed="true" text:date-value="2023-05-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4069</text:span><text:date style:data-style-name="nicedate" text:fixed="true" text:date-value="2023-05-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4069</text:span><text:date style:data-style-name="nicedate" text:fixed="true" text:date-value="2023-05-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BOUWEN VAN 3 WONINGEN MET BERGINGEN (VERVANGING VAN EEN BEDRIJFSRUIMTE), MARKTWEG 46 A, 46 B EN 46 C TE OUDESCHOOT</meta:user-defined>
    <meta:user-defined meta:name="OVERHEIDop.datumEindeReactietermijn">2023-06-21</meta:user-defined>
    <meta:user-defined meta:name="OVERHEIDop.terinzageleggingBG">https://www.ruimtelijkeplannen.nl/</meta:user-defined>
    <meta:user-defined meta:name="DCTERMS.W3CDTF/DCTERMS.available">2023-05-10</meta:user-defined>
    <meta:user-defined meta:name="DCTERMS.W3CDTF/OVERHEIDop.jaargang">2023</meta:user-defined>
    <meta:user-defined meta:name="OVERHEIDop.publicationIssue">204069</meta:user-defined>
    <meta:user-defined meta:name="OVERHEIDop.GmbID/DC.identifier">gmb-2023-204069</meta:user-defined>
    <meta:user-defined meta:name="OVERHEIDop.versieInformatie"/>
  </office:meta>
</office:document-meta>
</file>