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verdieping op de woning, Gerard Revestraat 19 te Utrecht, HZ_WABO-23-1524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rard Revestraat 19 te Utrecht</text:span>
          </text:p>
            <text:p text:style-name="common-al">HZ_WABO-23-15245</text:p>
            <text:p text:style-name="common-al">Toelichting: het bouwen van een extra verdieping op de woning</text:p>
            <text:p text:style-name="common-al">Datum ontvangst aanvraag: 4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3710</text:span><text:line-break/><text:date style:data-style-name="dag" text:fixed="true" text:date-value="2023-05-10"/><text:line-break/><text:date style:data-style-name="jaar" text:fixed="true" text:date-value="2023-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3710</text:span><text:date style:data-style-name="nicedate" text:fixed="true" text:date-value="2023-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3710</text:span><text:date style:data-style-name="nicedate" text:fixed="true" text:date-value="2023-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extra verdieping op de woning, Gerard Revestraat 19 te Utrecht, HZ_WABO-23-15245</meta:user-defined>
    <meta:user-defined meta:name="DCTERMS.W3CDTF/DCTERMS.available">2023-05-10</meta:user-defined>
    <meta:user-defined meta:name="DCTERMS.W3CDTF/OVERHEIDop.jaargang">2023</meta:user-defined>
    <meta:user-defined meta:name="OVERHEIDop.externeBijlage">Publiceerbaar-A|exb-2023-23209</meta:user-defined>
    <meta:user-defined meta:name="OVERHEIDop.publicationIssue">203710</meta:user-defined>
    <meta:user-defined meta:name="OVERHEIDop.GmbID/DC.identifier">gmb-2023-203710</meta:user-defined>
    <meta:user-defined meta:name="OVERHEIDop.versieInformatie"/>
  </office:meta>
</office:document-meta>
</file>