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arlemmerstraat 104-2 1013E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aarlemmerstraat 104-2 1013EW Amsterdam</text:p>
            <text:p text:style-name="common-al">Omschrijving: veranderen en bouwkundig splitsen van de tweede en derde verdieping met de bestemming hiervan tot twee woningen</text:p>
            <text:p text:style-name="common-al">Datum ontvangst: 25-04-2023</text:p>
            <text:p text:style-name="common-al">Zaaknummer: Z2023-C003432</text:p>
            <text:p text:style-name="common-al">OLO nummer: 775934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662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66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66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3432</meta:user-defined>
    <meta:user-defined meta:name="DCTERMS.abstract">veranderen en bouwkundig splitsen van de tweede en derde verdieping met de bestemming hiervan tot twee woningen</meta:user-defined>
    <dc:language>nl</dc:language>
    <meta:user-defined meta:name="OVERHEIDop.locatietype/OVERHEIDop.gebiedsmarkering">Punt</meta:user-defined>
    <meta:user-defined meta:name="DC.title">Aanvraag omgevingsvergunning Haarlemmerstraat 104-2 1013EW Amsterdam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3662</meta:user-defined>
    <meta:user-defined meta:name="OVERHEIDop.GmbID/DC.identifier">gmb-2023-203662</meta:user-defined>
    <meta:user-defined meta:name="OVERHEIDop.versieInformatie"/>
  </office:meta>
</office:document-meta>
</file>