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garage met veranda aan J. van den Broekstraat 32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021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3 me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03470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470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470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garage met veranda aan J. van den Broekstraat 32 Barneveld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3470</meta:user-defined>
    <meta:user-defined meta:name="OVERHEIDop.GmbID/DC.identifier">gmb-2023-203470</meta:user-defined>
    <meta:user-defined meta:name="OVERHEIDop.versieInformatie"/>
  </office:meta>
</office:document-meta>
</file>