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stellen van aanvraag omgevingsvergunning Nieuwezijds Voorburgwal 318-H 1012R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Nieuwezijds Voorburgwal 318-H 1012RV Amsterdam</text:p>
            <text:p text:style-name="common-al">Omschrijving: wijzigen van de onderpui van het gebouw ten behoeve van de bijeenkomstfunctie</text:p>
            <text:p text:style-name="common-al">Besluit: buitenbehandeling laten</text:p>
            <text:p text:style-name="common-al">Verzonden naar aanvrager op: 05-05-2023</text:p>
            <text:p text:style-name="common-al">Zaaknummer: Z2023-C001631</text:p>
            <text:p text:style-name="common-al">OLO nummer: 7639083</text:p>
            <text:p text:style-name="last-al">De aanvraag omgevingsvergunning is buiten behandeling gest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147</text:span><text:line-break/><text:date style:data-style-name="dag" text:fixed="true" text:date-value="2023-05-09"/><text:line-break/><text:date style:data-style-name="jaar" text:fixed="true" text:date-value="2023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147</text:span><text:date style:data-style-name="nicedate" text:fixed="true" text:date-value="2023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3147</text:span><text:date style:data-style-name="nicedate" text:fixed="true" text:date-value="2023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C001631</meta:user-defined>
    <meta:user-defined meta:name="DCTERMS.abstract">wijzigen van de onderpui van het gebouw ten behoeve van de bijeenkomstfunctie</meta:user-defined>
    <dc:language>nl</dc:language>
    <meta:user-defined meta:name="OVERHEIDop.locatietype/OVERHEIDop.gebiedsmarkering">Punt</meta:user-defined>
    <meta:user-defined meta:name="DC.title">Buiten behandeling stellen van aanvraag omgevingsvergunning Nieuwezijds Voorburgwal 318-H 1012RV Amsterdam</meta:user-defined>
    <meta:user-defined meta:name="DCTERMS.W3CDTF/DCTERMS.available">2023-05-09</meta:user-defined>
    <meta:user-defined meta:name="DCTERMS.W3CDTF/OVERHEIDop.jaargang">2023</meta:user-defined>
    <meta:user-defined meta:name="OVERHEIDop.publicationIssue">203147</meta:user-defined>
    <meta:user-defined meta:name="OVERHEIDop.GmbID/DC.identifier">gmb-2023-203147</meta:user-defined>
    <meta:user-defined meta:name="OVERHEIDop.versieInformatie"/>
  </office:meta>
</office:document-meta>
</file>