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 en het verwijderen van de schoorsteen, Brucknerlaan 43 te Utrecht,  HZ_WABO-23-09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cknerlaan 43 te Utrecht</text:p>
            <text:p text:style-name="common-al">HZ_WABO-23-09121</text:p>
            <text:p text:style-name="common-al">Toelichting: het bouwen van een dakkapel aan de voorkant van de woning en het verwijderen van de schoorsteen</text:p>
            <text:p text:style-name="common-al">Datum besluit: 4 mei 2023</text:p>
            <text:p text:style-name="common-al">Startdatum bezwaartermijn: 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1366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66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66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 en het verwijderen van de schoorsteen, Brucknerlaan 43 te Utrecht,  HZ_WABO-23-09121</meta:user-defined>
    <meta:user-defined meta:name="DCTERMS.W3CDTF/DCTERMS.available">2023-05-08</meta:user-defined>
    <meta:user-defined meta:name="DCTERMS.W3CDTF/OVERHEIDop.jaargang">2023</meta:user-defined>
    <meta:user-defined meta:name="OVERHEIDop.externeBijlage">Aanvraagdocument  publiceerbaar-A|exb-2023-23037</meta:user-defined>
    <meta:user-defined meta:name="OVERHEIDop.externeBijlage">Besluit omgevingsvergunning publiceerbaar|exb-2023-23038</meta:user-defined>
    <meta:user-defined meta:name="OVERHEIDop.publicationIssue">201366</meta:user-defined>
    <meta:user-defined meta:name="OVERHEIDop.GmbID/DC.identifier">gmb-2023-201366</meta:user-defined>
    <meta:user-defined meta:name="OVERHEIDop.versieInformatie"/>
  </office:meta>
</office:document-meta>
</file>