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urum, Kollumerpomp, Munnekezijl en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urum, Kollumerpomp, Munnekezijl en Warfstermolen, het organiseren van Avondwandel4daagse NoordOostHoek van 8 mei tot en met 11 mei 2023 om 18:00 uur (besluit is verzonden op 4 mei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109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09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09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085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Evenementenvergunning Burum, Kollumerpomp, Munnekezijl en Warfstermolen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1092</meta:user-defined>
    <meta:user-defined meta:name="OVERHEIDop.GmbID/DC.identifier">gmb-2023-201092</meta:user-defined>
    <meta:user-defined meta:name="OVERHEIDop.versieInformatie"/>
  </office:meta>
</office:document-meta>
</file>