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0942 Bilderdijkstraat 31 te Tilburg, bouwen van een dakopbouw aan de achterzijde &amp; een dakkapel voorzijde, verzonden 4 mei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0942 - B - Bilderdijkstraat 31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00599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599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599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0942 Bilderdijkstraat 31 te Tilburg, bouwen van een dakopbouw aan de achterzijde &amp; een dakkapel voorzijde, verzonden 4 mei 2023.</meta:user-defined>
    <meta:user-defined meta:name="DCTERMS.W3CDTF/DCTERMS.available">2023-05-08</meta:user-defined>
    <meta:user-defined meta:name="DCTERMS.W3CDTF/OVERHEIDop.jaargang">2023</meta:user-defined>
    <meta:user-defined meta:name="OVERHEIDop.publicationIssue">200599</meta:user-defined>
    <meta:user-defined meta:name="OVERHEIDop.GmbID/DC.identifier">gmb-2023-200599</meta:user-defined>
    <meta:user-defined meta:name="OVERHEIDop.versieInformatie"/>
  </office:meta>
</office:document-meta>
</file>