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Nieuw-Buinen, De Wissel (kadastrale sectie B 11805),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Wabo reguliere procedure</text:p>
            <text:p text:style-name="common-al">Het college van burgemeester en wethouders van de gemeente Borger-Odoorn deelt mee dat de volgende omgevingsvergunning is verleend:</text:p>
            <text:p text:style-name="common-al">
            <text:span text:style-name="nadrukvet">Nieuw-Buinen</text:span>
          </text:p>
            <text:p text:style-name="common-al">De Wissel (kadastrale sectie B 11805), </text:p>
            <text:p text:style-name="common-al">het bouwen van een woning (Z2023-011379)</text:p>
            <text:p text:style-name="common-al">Datum verzending besluit: 3 mei 2023</text:p>
            <text:p text:style-name="common-al">
            <text:span text:style-name="nadrukondlijn">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www.borger-odoorn.nl/contact" xlink:type="simple">contact pagina</text:a> van onze website. </text:p>
            <text:p text:style-name="common-al">
            <text:span text:style-name="nadrukondlijn">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 </text:p>
            <text:p text:style-name="common-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200229</text:span><text:line-break/><text:date style:data-style-name="dag" text:fixed="true" text:date-value="2023-05-08"/><text:line-break/><text:date style:data-style-name="jaar" text:fixed="true" text:date-value="2023-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0229</text:span><text:date style:data-style-name="nicedate" text:fixed="true" text:date-value="2023-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0229</text:span><text:date style:data-style-name="nicedate" text:fixed="true" text:date-value="2023-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Verleende omgevingsvergunning: Gemeente Borger-Odoorn, Nieuw-Buinen, De Wissel (kadastrale sectie B 11805), het bouwen van een woning</meta:user-defined>
    <meta:user-defined meta:name="DCTERMS.W3CDTF/DCTERMS.available">2023-05-08</meta:user-defined>
    <meta:user-defined meta:name="DCTERMS.W3CDTF/OVERHEIDop.jaargang">2023</meta:user-defined>
    <meta:user-defined meta:name="OVERHEIDop.publicationIssue">200229</meta:user-defined>
    <meta:user-defined meta:name="OVERHEIDop.GmbID/DC.identifier">gmb-2023-200229</meta:user-defined>
    <meta:user-defined meta:name="OVERHEIDop.versieInformatie"/>
  </office:meta>
</office:document-meta>
</file>