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79042</text:p>
            <text:p text:style-name="al"/>
            <text:p text:style-name="al">Onderwerp: tijdelijk gesloten verklaring in verband met het organiseren van Akkrumer Passio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7 april 2023 op de locatie Tsjerkebleek in Akkrum wordt georganiseerd;</text:p>
              </text:list-item>
              <text:list-item text:style-override="id1-3-2-1-1-10-2">
                <text:number>•</text:number>
                <text:p text:style-name="al">dat het noodzakelijk is om Heechein in Akkrum gedeeltelijk af te sluiten voor verkeer, omdat het bovengenoemde evenement (deels) zal plaatsvinden aan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7 april 2023 tussen 16.00 uur en 23.00 uur.</text:p>
            <text:p text:style-name="al"/>
            <text:p text:style-name="al">
            <text:span text:style-name="nadrukvet">Akkrum</text:span>
            <text:span text:style-name="nadrukvet">, </text:span>
            <text:span text:style-name="nadrukvet">Heechein</text:span>
            <text:span text:style-name="nadrukvet"> vanaf het kruispunt met </text:span>
            <text:span text:style-name="nadrukvet">Leechein</text:span>
            <text:span text:style-name="nadrukvet"> tot en met café de Kromme </text:span>
            <text:span text:style-name="nadrukvet">Knilles</text:span>
          </text:p>
            <text:p text:style-name="al"/>
            <text:p text:style-name="al">Heerenveen, 9 januari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993</text:span><text:line-break/><text:date style:data-style-name="dag" text:fixed="true" text:date-value="2023-01-17"/><text:line-break/><text:date style:data-style-name="jaar" text:fixed="true" text:date-value="2023-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993</text:span><text:date style:data-style-name="nicedate" text:fixed="true" text:date-value="2023-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993</text:span><text:date style:data-style-name="nicedate" text:fixed="true" text:date-value="2023-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de Akkrumer Passion op 7 april 2023 - Tsjerkebleek - Heechein te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1-17</meta:user-defined>
    <meta:user-defined meta:name="DCTERMS.W3CDTF/OVERHEIDop.jaargang">2023</meta:user-defined>
    <meta:user-defined meta:name="OVERHEIDop.publicationIssue">19993</meta:user-defined>
    <meta:user-defined meta:name="OVERHEIDop.GmbID/DC.identifier">gmb-2023-19993</meta:user-defined>
    <meta:user-defined meta:name="OVERHEIDop.versieInformatie"/>
  </office:meta>
</office:document-meta>
</file>