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AKKRUMER PASSION, TSJERKEBLEEK IN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Akkrumer Passion op 7 april 2023 op de locatie Tsjerkebleek te Akkrum (09-01-2023). </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9944</text:span><text:line-break/><text:date style:data-style-name="dag" text:fixed="true" text:date-value="2023-01-17"/><text:line-break/><text:date style:data-style-name="jaar" text:fixed="true" text:date-value="2023-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944</text:span><text:date style:data-style-name="nicedate" text:fixed="true" text:date-value="2023-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944</text:span><text:date style:data-style-name="nicedate" text:fixed="true" text:date-value="2023-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0/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Punt</meta:user-defined>
    <meta:user-defined meta:name="DC.title">VERLENING EVENEMENTENVERGUNNING, AKKRUMER PASSION, TSJERKEBLEEK IN AKKRUM</meta:user-defined>
    <meta:user-defined meta:name="DCTERMS.W3CDTF/DCTERMS.available">2023-01-17</meta:user-defined>
    <meta:user-defined meta:name="DCTERMS.W3CDTF/OVERHEIDop.jaargang">2023</meta:user-defined>
    <meta:user-defined meta:name="OVERHEIDop.publicationIssue">19944</meta:user-defined>
    <meta:user-defined meta:name="OVERHEIDop.GmbID/DC.identifier">gmb-2023-19944</meta:user-defined>
    <meta:user-defined meta:name="OVERHEIDop.versieInformatie"/>
  </office:meta>
</office:document-meta>
</file>