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MUNT NABIJ NR. 14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Munt nabij nr. 141 Heerenveen  (26-04-2023)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9004</text:span><text:line-break/><text:date style:data-style-name="dag" text:fixed="true" text:date-value="2023-05-05"/><text:line-break/><text:date style:data-style-name="jaar" text:fixed="true" text:date-value="2023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9004</text:span><text:date style:data-style-name="nicedate" text:fixed="true" text:date-value="2023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9004</text:span><text:date style:data-style-name="nicedate" text:fixed="true" text:date-value="2023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TIJDELIJK GEBRUIK OPENBARE RUIMTE, MUNT NABIJ NR. 141 HEERENVEEN</meta:user-defined>
    <meta:user-defined meta:name="DCTERMS.W3CDTF/DCTERMS.available">2023-05-05</meta:user-defined>
    <meta:user-defined meta:name="DCTERMS.W3CDTF/OVERHEIDop.jaargang">2023</meta:user-defined>
    <meta:user-defined meta:name="OVERHEIDop.publicationIssue">199004</meta:user-defined>
    <meta:user-defined meta:name="OVERHEIDop.GmbID/DC.identifier">gmb-2023-199004</meta:user-defined>
    <meta:user-defined meta:name="OVERHEIDop.versieInformatie"/>
  </office:meta>
</office:document-meta>
</file>