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VERLEENDE OMGEVINGSVERGUNNING BOUWEN –MOLENSTRAAT 30 HELVOI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</text:p>
            <text:p text:style-name="common-al"/>
            <text:p text:style-name="common-al">- Molenstraat 30 Helvoirt (rectificatie), vervangen kozijnen op de begane grond, Z23-258453.</text:p>
            <text:p text:style-name="common-al"/>
            <text:p text:style-name="common-al">De vergunning is verzonden op 3 april 2023.</text:p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198864</text:span><text:line-break/><text:date style:data-style-name="dag" text:fixed="true" text:date-value="2023-05-10"/><text:line-break/><text:date style:data-style-name="jaar" text:fixed="true" text:date-value="2023-05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8864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8864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4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VERLEENDE OMGEVINGSVERGUNNING BOUWEN –MOLENSTRAAT 30 HELVOIRT</meta:user-defined>
    <meta:user-defined meta:name="DCTERMS.W3CDTF/DCTERMS.available">2023-05-10</meta:user-defined>
    <meta:user-defined meta:name="DCTERMS.W3CDTF/OVERHEIDop.jaargang">2023</meta:user-defined>
    <meta:user-defined meta:name="OVERHEIDop.publicationIssue">198864</meta:user-defined>
    <meta:user-defined meta:name="OVERHEIDop.GmbID/DC.identifier">gmb-2023-198864</meta:user-defined>
    <meta:user-defined meta:name="OVERHEIDop.versieInformatie"/>
  </office:meta>
</office:document-meta>
</file>