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het sportveld aan de Mûnewei te Peaz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Peazens, op het sportveld aan de Mûnewei , het organiseren van dorpsfeest Paezens-Moddergat met optocht van 15 tot en met 18 juni 2023 (besluit is verzonden op 3 mei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8795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795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795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265</meta:user-defined>
    <dc:language>nl</dc:language>
    <meta:user-defined meta:name="OVERHEIDop.locatietype/OVERHEIDop.gebiedsmarkering">Weg</meta:user-defined>
    <meta:user-defined meta:name="DC.title">Evenementenvergunning op het sportveld aan de Mûnewei te Peazens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8795</meta:user-defined>
    <meta:user-defined meta:name="OVERHEIDop.GmbID/DC.identifier">gmb-2023-198795</meta:user-defined>
    <meta:user-defined meta:name="OVERHEIDop.versieInformatie"/>
  </office:meta>
</office:document-meta>
</file>