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ersoonshaven 1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Persoonshaven 117, 3071CG, transformeren garage naar kantoor + vervangen kozijnen t.b.v. nieuwe kantoorfunctie (aanvraagdatum 28-04-2023, dossiernummer OMV.23.04.00352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98469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469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469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ersoonshaven 117</meta:user-defined>
    <meta:user-defined meta:name="DCTERMS.W3CDTF/DCTERMS.available">2023-05-05</meta:user-defined>
    <meta:user-defined meta:name="DCTERMS.W3CDTF/OVERHEIDop.jaargang">2023</meta:user-defined>
    <meta:user-defined meta:name="OVERHEIDop.publicationIssue">198469</meta:user-defined>
    <meta:user-defined meta:name="OVERHEIDop.GmbID/DC.identifier">gmb-2023-198469</meta:user-defined>
    <meta:user-defined meta:name="OVERHEIDop.versieInformatie"/>
  </office:meta>
</office:document-meta>
</file>