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PERCEEL K 2014 THV PAARDENSTEEG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perceel K 2014 thv Paardensteeg, realiseren beweeglocatie, Z23-26323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98362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36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36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VUGHT - INGEKOMEN AANVRAAG OMGEVINGSVERGUNNING BOUW –PERCEEL K 2014 THV PAARDENSTEEG VUGHT</meta:user-defined>
    <meta:user-defined meta:name="DCTERMS.W3CDTF/DCTERMS.available">2023-05-10</meta:user-defined>
    <meta:user-defined meta:name="DCTERMS.W3CDTF/OVERHEIDop.jaargang">2023</meta:user-defined>
    <meta:user-defined meta:name="OVERHEIDop.publicationIssue">198362</meta:user-defined>
    <meta:user-defined meta:name="OVERHEIDop.GmbID/DC.identifier">gmb-2023-198362</meta:user-defined>
    <meta:user-defined meta:name="OVERHEIDop.versieInformatie"/>
  </office:meta>
</office:document-meta>
</file>