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  Stationsweg 9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Dokkum Stationsweg 90, het tijdelijk plaatsen van een schutting (besluit is verzonden op 3 mei 2023).</text:p>
            <text:p text:style-name="last-al">De weigering ligt vanaf donderdag 11 mei 2023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8356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56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56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897</meta:user-defined>
    <dc:language>nl</dc:language>
    <meta:user-defined meta:name="OVERHEIDop.locatietype/OVERHEIDop.gebiedsmarkering">Adres</meta:user-defined>
    <meta:user-defined meta:name="DC.title">Weigering aanvraag omgevingsvergunning  Stationsweg 90 te Dokkum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356</meta:user-defined>
    <meta:user-defined meta:name="OVERHEIDop.GmbID/DC.identifier">gmb-2023-198356</meta:user-defined>
    <meta:user-defined meta:name="OVERHEIDop.versieInformatie"/>
  </office:meta>
</office:document-meta>
</file>