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VAN HEURNLAAN 8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Van Heurnlaan 8 Vught, renoveren van de woning, houdingstherapie en fysiotherapie, Z23-26321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8347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4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47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VAN HEURNLAAN 8 VUGHT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8347</meta:user-defined>
    <meta:user-defined meta:name="OVERHEIDop.GmbID/DC.identifier">gmb-2023-198347</meta:user-defined>
    <meta:user-defined meta:name="OVERHEIDop.versieInformatie"/>
  </office:meta>
</office:document-meta>
</file>