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mgevingsvergunning, het bouwen van een aanbouw aan de achterzijde van de woning en het veranderen van de praktijkruimte aan de Huurweert 32 naar een woonruimte die onderdeel zal uitmaken van de woning aan Tuinbouwstraat 29, Tuinbouwstraat 29 te Utrecht,  HZ_WABO-23-04786</text:p>
      <text:section text:name="zakelijke-mededeling_id1-3-2" text:style-name="zakelijke-mededeling">
        <text:section text:name="zakelijke-mededeling-tekst_id1-3-2-1" text:style-name="zakelijke-mededeling-tekst">
          <text:section text:name="tekst_id1-3-2-1-1" text:style-name="tekst">
            <text:p text:style-name="common-al">Tuinbouwstraat 29 te Utrecht</text:p>
            <text:p text:style-name="common-al">HZ_WABO-23-04786</text:p>
            <text:p text:style-name="common-al">Toelichting: het bouwen van een aanbouw aan de achterzijde van de woning en het veranderen van de praktijkruimte aan de Huurweert 32 naar een woonruimte die onderdeel zal uitmaken van de woning aan Tuinbouwstraat 29</text:p>
            <text:p text:style-name="common-al">Besluit tot verlenging beslistermijn met 6 weken</text:p>
            <text:p text:style-name="common-al">Rechtsmiddel: ge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8056</text:span><text:line-break/><text:date style:data-style-name="dag" text:fixed="true" text:date-value="2023-05-05"/><text:line-break/><text:date style:data-style-name="jaar" text:fixed="true" text:date-value="2023-05-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8056</text:span><text:date style:data-style-name="nicedate" text:fixed="true" text:date-value="2023-05-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8056</text:span><text:date style:data-style-name="nicedate" text:fixed="true" text:date-value="2023-05-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1/xml/MC-DRP-OmgevingsvergunningAfhandelin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Verlenging beslistermijn omgevingsvergunning, het bouwen van een aanbouw aan de achterzijde van de woning en het veranderen van de praktijkruimte aan de Huurweert 32 naar een woonruimte die onderdeel zal uitmaken van de woning aan Tuinbouwstraat 29, Tuinbouwstraat 29 te Utrecht,  HZ_WABO-23-04786</meta:user-defined>
    <meta:user-defined meta:name="DCTERMS.W3CDTF/DCTERMS.available">2023-05-05</meta:user-defined>
    <meta:user-defined meta:name="DCTERMS.W3CDTF/OVERHEIDop.jaargang">2023</meta:user-defined>
    <meta:user-defined meta:name="OVERHEIDop.publicationIssue">198056</meta:user-defined>
    <meta:user-defined meta:name="OVERHEIDop.GmbID/DC.identifier">gmb-2023-198056</meta:user-defined>
    <meta:user-defined meta:name="OVERHEIDop.versieInformatie"/>
  </office:meta>
</office:document-meta>
</file>