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VERLEENDE OMGEVINGSVERGUNNING – BOUW EN PLANOLOGISCHE AFWIJKING – AVONDUUR 1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tussenkopcur">-Avonduur 1 Helvoirt, plaatsen van een tijdelijke woonunit, Z23-262663.</text:p>
            <text:p text:style-name="common-al"/>
            <text:p text:style-name="common-al">De vergunning is verzonden op 2 mei 2023.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96942</text:span><text:line-break/><text:date style:data-style-name="dag" text:fixed="true" text:date-value="2023-05-10"/><text:line-break/><text:date style:data-style-name="jaar" text:fixed="true" text:date-value="2023-05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94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6942</text:span><text:date style:data-style-name="nicedate" text:fixed="true" text:date-value="2023-05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VERLEENDE OMGEVINGSVERGUNNING – BOUW EN PLANOLOGISCHE AFWIJKING – AVONDUUR 1 HELVOIRT</meta:user-defined>
    <meta:user-defined meta:name="DCTERMS.W3CDTF/DCTERMS.available">2023-05-10</meta:user-defined>
    <meta:user-defined meta:name="DCTERMS.W3CDTF/OVERHEIDop.jaargang">2023</meta:user-defined>
    <meta:user-defined meta:name="OVERHEIDop.publicationIssue">196942</meta:user-defined>
    <meta:user-defined meta:name="OVERHEIDop.GmbID/DC.identifier">gmb-2023-196942</meta:user-defined>
    <meta:user-defined meta:name="OVERHEIDop.versieInformatie"/>
  </office:meta>
</office:document-meta>
</file>