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(legaliseren) van een dakterras op de aanbouw achter de woning, Jacob van der Borchstraat 12 BS te Utrecht,  HZ_WABO-23-056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cob van der Borchstraat 12 BS te Utrecht</text:p>
            <text:p text:style-name="common-al">HZ_WABO-23-05612</text:p>
            <text:p text:style-name="common-al">Toelichting: het bouwen (legaliseren) van een dakterras op de aanbouw achter de woning</text:p>
            <text:p text:style-name="common-al">Datum besluit: 28 april 2023</text:p>
            <text:p text:style-name="common-al">Startdatum bezwaartermijn: 3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6751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751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751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(legaliseren) van een dakterras op de aanbouw achter de woning, Jacob van der Borchstraat 12 BS te Utrecht,  HZ_WABO-23-05612</meta:user-defined>
    <meta:user-defined meta:name="DCTERMS.W3CDTF/DCTERMS.available">2023-05-04</meta:user-defined>
    <meta:user-defined meta:name="DCTERMS.W3CDTF/OVERHEIDop.jaargang">2023</meta:user-defined>
    <meta:user-defined meta:name="OVERHEIDop.externeBijlage">ALG - Aanvraagdocument  publiceerbaar-A|exb-2023-22469</meta:user-defined>
    <meta:user-defined meta:name="OVERHEIDop.externeBijlage">Besluit omgevingsvergunning publiceerbaar|exb-2023-22470</meta:user-defined>
    <meta:user-defined meta:name="OVERHEIDop.publicationIssue">196751</meta:user-defined>
    <meta:user-defined meta:name="OVERHEIDop.GmbID/DC.identifier">gmb-2023-196751</meta:user-defined>
    <meta:user-defined meta:name="OVERHEIDop.versieInformatie"/>
  </office:meta>
</office:document-meta>
</file>