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en achterkant van de woning, Morelstraat 28 te Utrecht,  HZ_WABO-23-102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relstraat 28 te Utrecht</text:p>
            <text:p text:style-name="common-al">HZ_WABO-23-10232</text:p>
            <text:p text:style-name="common-al">Toelichting: het bouwen van een dakkapel aan de voorkant en achterkant van de woning</text:p>
            <text:p text:style-name="common-al">Datum besluit: 1 mei 2023</text:p>
            <text:p text:style-name="common-al">Startdatum bezwaartermijn: 3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6537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537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537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en achterkant van de woning, Morelstraat 28 te Utrecht,  HZ_WABO-23-10232</meta:user-defined>
    <meta:user-defined meta:name="DCTERMS.W3CDTF/DCTERMS.available">2023-05-04</meta:user-defined>
    <meta:user-defined meta:name="DCTERMS.W3CDTF/OVERHEIDop.jaargang">2023</meta:user-defined>
    <meta:user-defined meta:name="OVERHEIDop.externeBijlage">Aanvraagdocument  publiceerbaar-A|exb-2023-22447</meta:user-defined>
    <meta:user-defined meta:name="OVERHEIDop.externeBijlage">Besluit omgevingsvergunning publiceerbaar|exb-2023-22448</meta:user-defined>
    <meta:user-defined meta:name="OVERHEIDop.publicationIssue">196537</meta:user-defined>
    <meta:user-defined meta:name="OVERHEIDop.GmbID/DC.identifier">gmb-2023-196537</meta:user-defined>
    <meta:user-defined meta:name="OVERHEIDop.versieInformatie"/>
  </office:meta>
</office:document-meta>
</file>