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VAN EEN WONING, HUSSEKAMP 22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op het perceel Hussekamp 22 te Jubbega  </text:p>
            <text:p text:style-name="common-al">(27 april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6042</text:span><text:line-break/><text:date style:data-style-name="dag" text:fixed="true" text:date-value="2023-05-04"/><text:line-break/><text:date style:data-style-name="jaar" text:fixed="true" text:date-value="2023-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6042</text:span><text:date style:data-style-name="nicedate" text:fixed="true" text:date-value="2023-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6042</text:span><text:date style:data-style-name="nicedate" text:fixed="true" text:date-value="2023-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VAN EEN WONING, HUSSEKAMP 22 JUBBEGA</meta:user-defined>
    <meta:user-defined meta:name="DCTERMS.W3CDTF/DCTERMS.available">2023-05-04</meta:user-defined>
    <meta:user-defined meta:name="DCTERMS.W3CDTF/OVERHEIDop.jaargang">2023</meta:user-defined>
    <meta:user-defined meta:name="OVERHEIDop.publicationIssue">196042</meta:user-defined>
    <meta:user-defined meta:name="OVERHEIDop.GmbID/DC.identifier">gmb-2023-196042</meta:user-defined>
    <meta:user-defined meta:name="OVERHEIDop.versieInformatie"/>
  </office:meta>
</office:document-meta>
</file>