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MONTFERLANDLAAN NABIJ 10 HEER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Montferlandlaan 10  8443 CW  Heerenveen</text:p>
            <text:p text:style-name="common-al">8443 CW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829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82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82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MELDING WET MILIEUBEHEER, VERANDEREN VAN EEN BEDRIJF, MONTFERLANDLAAN NABIJ 10 HEERRENVEE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829</meta:user-defined>
    <meta:user-defined meta:name="OVERHEIDop.GmbID/DC.identifier">gmb-2023-195829</meta:user-defined>
    <meta:user-defined meta:name="OVERHEIDop.versieInformatie"/>
  </office:meta>
</office:document-meta>
</file>