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NARCISLAAN NABIJ 6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Narcislaan 6  8441 GX  Heerenveen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819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81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81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MELDING WET MILIEUBEHEER, NARCISLAAN NABIJ 6, HEERENVEE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819</meta:user-defined>
    <meta:user-defined meta:name="OVERHEIDop.GmbID/DC.identifier">gmb-2023-195819</meta:user-defined>
    <meta:user-defined meta:name="OVERHEIDop.versieInformatie"/>
  </office:meta>
</office:document-meta>
</file>