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DE KUINDER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De Kuinder 1  8444 DC  Heerenveen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5613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613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613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DE KUINDER 1 HEERENVEEN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5613</meta:user-defined>
    <meta:user-defined meta:name="OVERHEIDop.GmbID/DC.identifier">gmb-2023-195613</meta:user-defined>
    <meta:user-defined meta:name="OVERHEIDop.versieInformatie"/>
  </office:meta>
</office:document-meta>
</file>