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bouwen van een bouwwerk (verbouwen boerderij en bouwen werktuigenloods), Isidoorstraat 23, 6012RE Haler</text:p>
      <text:section text:name="zakelijke-mededeling_id1-3-2" text:style-name="zakelijke-mededeling">
        <text:section text:name="zakelijke-mededeling-tekst_id1-3-2-1" text:style-name="zakelijke-mededeling-tekst">
          <text:section text:name="tekst_id1-3-2-1-1" text:style-name="tekst">
            <text:p text:style-name="common-al">Op 28 november 2022 is een aanvraag omgevingsvergunning ontvangen voor het bouwen van een bouwwerk (verbouwen boerderij en bouwen werktuigenloods) op locatie Isidoorstraat 23, 6012 RE  Haler. De aanvraag is geregistreerd onder zaaknummer Z2022-00000010.</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19450</text:span><text:line-break/><text:date style:data-style-name="dag" text:fixed="true" text:date-value="2023-01-16"/><text:line-break/><text:date style:data-style-name="jaar" text:fixed="true" text:date-value="2023-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450</text:span><text:date style:data-style-name="nicedate" text:fixed="true" text:date-value="2023-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450</text:span><text:date style:data-style-name="nicedate" text:fixed="true" text:date-value="2023-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Betreft: aanvraag op locatie Isidoorstraat 23, 6012 RE  Haler</meta:user-defined>
    <dc:language>nl</dc:language>
    <meta:user-defined meta:name="OVERHEIDop.locatietype/OVERHEIDop.gebiedsmarkering">Punt</meta:user-defined>
    <meta:user-defined meta:name="DC.title">Aanvraag omgevingsvergunning voor bouwen van een bouwwerk (verbouwen boerderij en bouwen werktuigenloods), Isidoorstraat 23, 6012RE Haler</meta:user-defined>
    <meta:user-defined meta:name="DCTERMS.W3CDTF/DCTERMS.available">2023-01-16</meta:user-defined>
    <meta:user-defined meta:name="DCTERMS.W3CDTF/OVERHEIDop.jaargang">2023</meta:user-defined>
    <meta:user-defined meta:name="OVERHEIDop.publicationIssue">19450</meta:user-defined>
    <meta:user-defined meta:name="OVERHEIDop.GmbID/DC.identifier">gmb-2023-19450</meta:user-defined>
    <meta:user-defined meta:name="OVERHEIDop.versieInformatie"/>
  </office:meta>
</office:document-meta>
</file>