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3.396175</text:p>
            <text:p text:style-name="al"/>
            <text:p text:style-name="al">Onderwerp: tijdelijk gesloten verklaring in verband met een streekmarkt.</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13 mei 2023 op de locatie parkeerterrein aan de Jelle van Damweg tegenover nummer 25 te Jubbega wordt georganiseerd;</text:p>
              </text:list-item>
              <text:list-item text:style-override="id1-3-2-1-1-10-2">
                <text:number>•</text:number>
                <text:p text:style-name="al">dat het noodzakelijk is om het parkeerterrein aan de Jelle van Damweg ter hoogte van nummer 25 te Jubbega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13 mei 2023, tussen 08.00 uur en 15.00 uur.</text:p>
            <text:p text:style-name="al"/>
            <text:p text:style-name="al">
            <text:span text:style-name="nadrukvet">Jubbega, parkeerterrein aan Jelle van Damweg ter hoogte van nummer 25</text:span>
            <text:span text:style-name="nadrukvet"/>
            <text:span text:style-name="nadrukvet"/>
            <text:span text:style-name="nadrukvet"/>
          </text:p>
            <text:p text:style-name="al"/>
            <text:p text:style-name="al">Heerenveen, 25 april 2023</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93943</text:span><text:line-break/><text:date style:data-style-name="dag" text:fixed="true" text:date-value="2023-05-03"/><text:line-break/><text:date style:data-style-name="jaar" text:fixed="true" text:date-value="2023-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3943</text:span><text:date style:data-style-name="nicedate" text:fixed="true" text:date-value="2023-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3943</text:span><text:date style:data-style-name="nicedate" text:fixed="true" text:date-value="2023-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6/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tijdelijk gesloten verklaring op 13 mei 2023 in verband met een streekmarkt - parkeerterrein aan Jelle van Damweg ter hoogte van nummer 25 te Jubbega</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Punt</meta:user-defined>
    <meta:user-defined meta:name="DC.title">Verkeersbesluit</meta:user-defined>
    <meta:user-defined meta:name="DCTERMS.W3CDTF/DCTERMS.available">2023-05-03</meta:user-defined>
    <meta:user-defined meta:name="DCTERMS.W3CDTF/OVERHEIDop.jaargang">2023</meta:user-defined>
    <meta:user-defined meta:name="OVERHEIDop.publicationIssue">193943</meta:user-defined>
    <meta:user-defined meta:name="OVERHEIDop.GmbID/DC.identifier">gmb-2023-193943</meta:user-defined>
    <meta:user-defined meta:name="OVERHEIDop.versieInformatie"/>
  </office:meta>
</office:document-meta>
</file>