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kapverdieping op een woning, Hubert Duyfhuysstraat 16 te Utrecht,  HZ_WABO-23-026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bert Duyfhuysstraat 16 te Utrecht</text:p>
            <text:p text:style-name="common-al">HZ_WABO-23-02627</text:p>
            <text:p text:style-name="common-al">Toelichting: het bouwen van een kapverdieping op een woning</text:p>
            <text:p text:style-name="common-al">Datum besluit: 26 april 2023</text:p>
            <text:p text:style-name="common-al">Startdatum bezwaartermijn: 29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3339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339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3339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kapverdieping op een woning, Hubert Duyfhuysstraat 16 te Utrecht,  HZ_WABO-23-02627</meta:user-defined>
    <meta:user-defined meta:name="DCTERMS.W3CDTF/DCTERMS.available">2023-05-03</meta:user-defined>
    <meta:user-defined meta:name="DCTERMS.W3CDTF/OVERHEIDop.jaargang">2023</meta:user-defined>
    <meta:user-defined meta:name="OVERHEIDop.externeBijlage">Besluit omgevingsvergunning publiceerbaar|exb-2023-22125</meta:user-defined>
    <meta:user-defined meta:name="OVERHEIDop.publicationIssue">193339</meta:user-defined>
    <meta:user-defined meta:name="OVERHEIDop.GmbID/DC.identifier">gmb-2023-193339</meta:user-defined>
    <meta:user-defined meta:name="OVERHEIDop.versieInformatie"/>
  </office:meta>
</office:document-meta>
</file>