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isoleren en verhogen van het dakvlak en het bouwen van een dakkapel op het zijdakvlak, Bosschahof 24 te Utrecht, HZ_WABO-23-1418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osschahof 24 te Utrecht</text:span>
          </text:p>
            <text:p text:style-name="common-al">HZ_WABO-23-14183</text:p>
            <text:p text:style-name="common-al">Toelichting: het isoleren en verhogen van het dakvlak en het bouwen van een dakkapel op het zijdakvlak</text:p>
            <text:p text:style-name="common-al">Datum ontvangst aanvraag: 27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3148</text:span><text:line-break/><text:date style:data-style-name="dag" text:fixed="true" text:date-value="2023-05-03"/><text:line-break/><text:date style:data-style-name="jaar" text:fixed="true" text:date-value="2023-05-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3148</text:span><text:date style:data-style-name="nicedate" text:fixed="true" text:date-value="2023-05-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3148</text:span><text:date style:data-style-name="nicedate" text:fixed="true" text:date-value="2023-05-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isoleren en verhogen van het dakvlak en het bouwen van een dakkapel op het zijdakvlak, Bosschahof 24 te Utrecht, HZ_WABO-23-14183</meta:user-defined>
    <meta:user-defined meta:name="DCTERMS.W3CDTF/DCTERMS.available">2023-05-03</meta:user-defined>
    <meta:user-defined meta:name="DCTERMS.W3CDTF/OVERHEIDop.jaargang">2023</meta:user-defined>
    <meta:user-defined meta:name="OVERHEIDop.externeBijlage">Aanvraagdocument  publiceerbaar-A|exb-2023-22108</meta:user-defined>
    <meta:user-defined meta:name="OVERHEIDop.publicationIssue">193148</meta:user-defined>
    <meta:user-defined meta:name="OVERHEIDop.GmbID/DC.identifier">gmb-2023-193148</meta:user-defined>
    <meta:user-defined meta:name="OVERHEIDop.versieInformatie"/>
  </office:meta>
</office:document-meta>
</file>