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garage met een paardenstal (hobbymatig), Kromme-elleboog 41, 9684 XB Finsterwold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6/04/2023, bouwen garage met een paardenstal (hobbymatig), Kromme-elleboog 41, 9684 XB Finsterwolde.</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3 mei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92916</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916</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916</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garage met een paardenstal (hobbymatig), Kromme-elleboog 41, 9684 XB Finsterwolde</meta:user-defined>
    <meta:user-defined meta:name="DCTERMS.W3CDTF/DCTERMS.available">2023-05-03</meta:user-defined>
    <meta:user-defined meta:name="DCTERMS.W3CDTF/OVERHEIDop.jaargang">2023</meta:user-defined>
    <meta:user-defined meta:name="OVERHEIDop.publicationIssue">192916</meta:user-defined>
    <meta:user-defined meta:name="OVERHEIDop.GmbID/DC.identifier">gmb-2023-192916</meta:user-defined>
    <meta:user-defined meta:name="OVERHEIDop.versieInformatie"/>
  </office:meta>
</office:document-meta>
</file>